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дителям-из-москвы-предложили-принять-участие-в-акции-наше-дерево-на-портале-mos.ru"/>Родителям из Москвы предложили принять участие в акции «Наше дерево» на портале mos.ru<text:bookmark-end text:name="родителям-из-москвы-предложили-принять-участие-в-акции-наше-дерево-на-портале-mos.ru"/></text:h>
      <text:p text:style-name="First_20_paragraph">20.03.2020</text:p>
      <text:p text:style-name="Text_20_body">Родители из столицы смогут принять участие в акции «Наше дерево», которую проводят на портале mos.ru.</text:p>
      <text:p text:style-name="Text_20_body">Для регистрации в проекте необходимо заполнить электронную форму на <text:a xlink:type="simple" xlink:href="https://www.mos.ru/%20" office:name=""><text:span text:style-name="Definition">сайте</text:span></text:a> мэра Москвы. В ней нужно будет указать имя ребенка и одного из родителей.</text:p>
      <text:p text:style-name="Text_20_body">Напомним, что в рамках акции жители столицы смогут посадить дерево в честь новорожденного. На выбор родителям дадут 26 общественных пространств Москвы. На сайте доступны саженцы сосны, липы, яблони и других растений.</text:p>
      <text:p text:style-name="Text_20_body">Акция стартовала в 2019 году. На сегодняшний день жители Москвы уже забронировали более 3,3 тысячи именных деревьев. Отметим, что принять участие в акции смогут родители детей, рожденных не ранее 1 января 2019 года.</text:p>
      <text:p text:style-name="Text_20_body"><text:line-break/></text:p>
      <text:p text:style-name="Text_20_body">Адрес страницы: <text:a xlink:type="simple" xlink:href="http://presnya.mos.ru/presscenter/news/detail/8773399.html" office:name=""><text:span text:style-name="Definition">http://presnya.mos.ru/presscenter/news/detail/8773399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5:13:30Z</meta:creation-date>
    <dc:date>2023-07-20T05:13:30Z</dc:date>
  </office:meta>
</office:document-meta>
</file>