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бесплатные-семинары-в-префектурах-города-москвы-госзаказ-москвы-малому-бизнесу"/>Бесплатные семинары в префектурах города Москвы «Госзаказ Москвы – малому бизнесу»<text:bookmark-end text:name="бесплатные-семинары-в-префектурах-города-москвы-госзаказ-москвы-малому-бизнесу"/></text:h>
      <text:p text:style-name="First_20_paragraph">06.11.2013</text:p>
      <text:p text:style-name="Text_20_body">Единый центр госзаказа в ноябре-декабре запускает проект бесплатных лекций-тренингов в формате обучающих семинаров по вопросам стимулирования участия малого бизнеса в исполнении государственного и муниципального заказа Москвы.</text:p>
      <text:p text:style-name="Text_20_body"><text:span text:style-name="T1">Цель</text:span> – бесплатное групповое информационное обеспечение деятельности предпринимателей в сфере государственного заказа. Поддержка успешного участия слушателей в процедурах торгов, квалифицированном исполнении государственных контрактов. Вовлечение субъектов малого и среднего предпринимательства в процедуры госзаказа.</text:p>
      <text:p text:style-name="Text_20_body"><text:span text:style-name="T1">Миссия</text:span> - практическая подготовка слушателей к работе в качестве участника процедуры государственного заказа как потенциального исполнителя государственного заказа. Реализации новой образовательной программы в тестовом режиме.</text:p>
      <text:p text:style-name="Text_20_body"><text:span text:style-name="T1">Направление поддержки</text:span> – помощь в преодолении барьеров для участия малого бизнеса Москвы в процедурах государственного заказа, обучение участию в торгах. Предоставляется поддержка в переходе на контрактную систему закупок.</text:p>
      <text:p text:style-name="Text_20_body"><text:span text:style-name="T1">Формат</text:span> – однодневные бесплатные семинары.</text:p>
      <text:p text:style-name="Text_20_body"><text:span text:style-name="T1">Место проведения</text:span> - префектуры г. Москвы.</text:p>
      <text:p text:style-name="Text_20_body"><text:span text:style-name="T1">Продолжительность семинара</text:span> - 2 часа.</text:p>
      <text:p text:style-name="Text_20_body"><text:span text:style-name="T1">Спикеры</text:span> – специалисты Единого центра госзаказа, ведущие специалисты: Авдохин Никита и Власов Игорь.</text:p>
      <text:p text:style-name="Text_20_body"><text:span text:style-name="T1">Целевая аудитория</text:span> – без возрастных ограничений участников, без ограничений по организационно-правовой форме предприятия.</text:p>
      <text:p text:style-name="Text_20_body"><text:span text:style-name="T1">Результат</text:span> - Программа содействует стимулированию субъектов малого бизнеса к участию в процедурах государственного и муниципального заказа Москвы. Увеличение числа предпринимателей, которые заинтересованы в участии в новых формах государственного заказа.</text:p>
      <text:p text:style-name="Text_20_body"><text:span text:style-name="T1">Программа пилотного проекта:</text:span></text:p>
      <text:list text:style-name="L1">
        <text:list-item>
          <text:p text:style-name="P1">Услуги Единого центра госзаказа;</text:p>
        </text:list-item>
        <text:list-item>
          <text:p text:style-name="P1">Получение электронной подписи;</text:p>
        </text:list-item>
        <text:list-item>
          <text:p text:style-name="P1">Аккредитация на электронной торговой площадке;</text:p>
        </text:list-item>
        <text:list-item>
          <text:p text:style-name="P1">Формы размещения заказа: открытый конкурс, открытый аукцион в электронной форме, запрос котировок.</text:p>
        </text:list-item>
      </text:list>
      <text:p text:style-name="First_20_paragraph"><text:span text:style-name="T2">Вопросы по регистрации: Хайрутдинова Алиса Азиковна, 8 495 276-24-14, goszakaz@mbm.ru.</text:span></text:p>
      <text:p text:style-name="Text_20_body"><text:line-break/></text:p>
      <text:p text:style-name="Text_20_body">Адрес страницы: <text:a xlink:type="simple" xlink:href="http://presnya.mos.ru/presscenter/news/detail/874701.html" office:name=""><text:span text:style-name="Definition">http://presnya.mos.ru/presscenter/news/detail/874701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2:01:11Z</meta:creation-date>
    <dc:date>2023-06-16T12:01:11Z</dc:date>
  </office:meta>
</office:document-meta>
</file>