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исло-квартирных-краж-в-москве-за-последний-год-снизилось-почти-на-20"/>Число квартирных краж в Москве за последний год снизилось почти на 20%<text:bookmark-end text:name="число-квартирных-краж-в-москве-за-последний-год-снизилось-почти-на-20"/></text:h>
      <text:p text:style-name="First_20_paragraph">30.10.2013</text:p>
      <text:p text:style-name="Text_20_body">Количество квартирных краж в Москве в 2013 году снизилось до 4878 случаев, что на 17,8% меньше, чем в прошлом году, заявил журналистам заместитель начальника управления вневедомственной охраны столичной полиции Александр Алексеевский.</text:p>
      <text:p text:style-name="Text_20_body">"Наибольшее число краж произошло в Южном округе, за ним следует Восточный и Северо-Восточный. По всем округам идет снижение числа краж", - сказал Алексеевский.</text:p>
      <text:p text:style-name="Text_20_body">По его словам, более 48% краж происходит в дневное время, 22% - в ночное, оставшиеся 30% - это те случаи, информация о которых поступает в полицию спустя значительный промежуток времени. Раскрываемость по квартирным кражам составляет 17,6%.</text:p>
      <text:p text:style-name="Text_20_body">"При этом 70% краж - это проникновение через окна первого и второго этажа, в 10% случаев преступники используют заранее изготовленные ключи или отмычки, а в 20% случаев применяют грубую силу для входа в квартиру. Единственным реальным способом профилактики квартирных краж является установка сигнализаций", - сказал замначальника УВО.</text:p>
      <text:h text:style-name="Heading_20_4" text:outline-level="4"><text:bookmark-start text:name="менее-10-московских-квартир-оборудованы-сигнализацией"/>Менее 10% московских квартир оборудованы сигнализацией<text:bookmark-end text:name="менее-10-московских-квартир-оборудованы-сигнализацией"/></text:h>
      <text:p text:style-name="First_20_paragraph">Только 235 тысяч квартир из трех миллионов в Москве оборудовано сигнализациями, сообщил журналистам замначальника управления вневедомственной охраны столичной полиции полковник Юрий Давыдов.</text:p>
      <text:p text:style-name="Text_20_body">"Сигнализациями оборудовано порядка 235 тысяч квартир. В 2013 году было подключено 6 тысяч 785 квартир, а также 9 подъездов", - сказал Юрий Давыдов. По его словам, наибольшее количество сигнализаций установлено в Южном, Юго-Западном и Восточном округах.</text:p>
      <text:p text:style-name="Text_20_body"><text:span text:style-name="T1">Источник: </text:span><text:a xlink:type="simple" xlink:href="http://inmsk.ru/news_society/20131029/371035807.html" office:name=""><text:span text:style-name="Definition"><text:span text:style-name="T1">http://inmsk.ru/</text:span></text:span></text:a></text:p>
      <text:p text:style-name="Text_20_body"><text:line-break/></text:p>
      <text:p text:style-name="Text_20_body">Адрес страницы: <text:a xlink:type="simple" xlink:href="http://presnya.mos.ru/presscenter/news/detail/870750.html" office:name=""><text:span text:style-name="Definition">http://presnya.mos.ru/presscenter/news/detail/870750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08:44Z</meta:creation-date>
    <dc:date>2023-07-20T05:08:44Z</dc:date>
  </office:meta>
</office:document-meta>
</file>