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главы-управы-александра-михайлова-с-жителями-состоялась-19-февраля-в-пресненском-районе"/>Встреча главы управы Александра Михайлова с жителями состоялась 19 февраля в Пресненском районе<text:bookmark-end text:name="встреча-главы-управы-александра-михайлова-с-жителями-состоялась-19-февраля-в-пресненском-районе"/></text:h>
      <text:p text:style-name="First_20_paragraph">20.02.2020</text:p>
      <text:p text:style-name="Text_20_body">Глава управы Пресненского района Александр Михайлов встретился с жителями 19 февраля.</text:p>
      <text:p text:style-name="Text_20_body">Тема собрания — «О ходе работ по содержанию управляющей компанией МКД в зимний период».</text:p>
      <text:p text:style-name="Text_20_body">На встрече выступил глава управы Пресненского района Александр Михайлов и директор Государственного бюджетного учреждения «Жилищник» Пресненского района Игорь Костин. В ходе собрания осветили главные итоги работы по подготовке жилых домов к зимнему сезону. Всего в управлении «Жилищника» 510 домов.</text:p>
      <text:p text:style-name="Text_20_body">— Провели гидравлические испытания, промыли системы центрального отопления, приняли и подписали акты. Подрядчики провели ремонт, замену систем центрального отопления, горячего и холодного водоснабжения. Внутренние водостоки переключили на зимний период в 323 домах. Специалисты проверили состояния облицовки и штукатурки фасадов. Ремонт отмостков провели в 120 домах, — пояснил Игорь Костин.</text:p>
      <text:p text:style-name="Text_20_body">Он добавил, что в 92 подъездах 601 окно заменили на пластиковое. Обновили 81 входную и 74 тамбурных двери, покрасили входные группы. Проверили и прочистили вентиляционные системы.</text:p>
      <text:p text:style-name="Text_20_body">В конце встречи жители района задали интересующие вопросы. На них ответили глава управы Пресненского района Александр Михайлов и директор Государственного бюджетного учреждения «Жилищник» Пресненского района Игорь Костин.</text:p>
      <text:p text:style-name="Text_20_body"><text:line-break/></text:p>
      <text:p text:style-name="Text_20_body">Адрес страницы: <text:a xlink:type="simple" xlink:href="http://presnya.mos.ru/presscenter/news/detail/8706975.html" office:name=""><text:span text:style-name="Definition">http://presnya.mos.ru/presscenter/news/detail/8706975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0:02:50Z</meta:creation-date>
    <dc:date>2023-07-19T20:02:50Z</dc:date>
  </office:meta>
</office:document-meta>
</file>