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й-ронд-управления-по-цао-главного-управления-мчс-россии-по-г.москве-информирует"/>2-й РОНД управления по ЦАО Главного управления МЧС России по г.Москве информирует<text:bookmark-end text:name="й-ронд-управления-по-цао-главного-управления-мчс-россии-по-г.москве-информирует"/></text:h>
      <text:p text:style-name="First_20_paragraph">18.10.2013</text:p>
      <text:p text:style-name="Text_20_body"><text:span text:style-name="T1">Уважаемые жители Пресненского района!</text:span></text:p>
      <text:p text:style-name="Text_20_body"><text:span text:style-name="T2">2-й РЕГИОНАЛЬНЫЙ ОТДЕЛ надзорной деятельности</text:span></text:p>
      <text:p text:style-name="Text_20_body"><text:span text:style-name="T2">Управления по ЦАО ГУ МЧС России по г. Москве</text:span></text:p>
      <text:p text:style-name="Text_20_body"><text:span text:style-name="T2">За 9 месяцев 2013 года на территории района Пресненский г. Москвы произошло 145 пожаров, материальный ущерб составил 112 400 рублей. Погибших и на пожарах не допущено, травмировано 4 человека За аналогичный период 2012 года произошел 151 пожар. Материальный ущерб составил 1 404 500 рублей. На пожарах погибших не допущено, травмировано было 5 человек.</text:span></text:p>
      <text:p text:style-name="Text_20_body"><text:span text:style-name="T2">Наибольшее количество пожаров произошло в жилом секторе – 43 случая (2012 год- 56 случаев), в неэксплуатируемых зданиях – не допущено (2012 год – 3 случая), на транспортных средствах – 17 случаев (2012 год- 13 случаев), в административных зданиях – 1 случай (2012 год – 9 случаев), на предприятиях питания – 6 случаев (2012 год – 4 случая), на предприятиях торговли – не допущено (2012 год – 2 случая).</text:span></text:p>
      <text:p text:style-name="Text_20_body"><text:span text:style-name="T2">ОСНОВНЫЕ ПРИЧИНЫ ПОЖАРОВ ПРОИСШЕДШИХ НА ТЕРРИТОРИИ УПРАВЫ РАЙОНА ПРЕСНЕНСКИЙ</text:span></text:p>
      <text:p text:style-name="Text_20_body"><text:span text:style-name="T2">Основной причиной пожаров, происшедших за 9 месяцев 2013 года на территории 2 РОНД по-прежнему является неосторожное обращение с огнем граждан – 89 случаев (2012 год- 104 случая), при курении – 85 случаев (2012 год- 92 случая). Снижение количества пожаров является результатом постоянной профилактической работы, проводимой сотрудниками 2 РОНД Управления по ЦАО Главного управления МЧС России по городу Москве. Также другими причинами пожаров зачастую были: нарушение правил эксплуатации электрооборудования – 25 случаев (2012 год – 30 случаев), нарушение правил эксплуатации транспортных средств – 9 случаев (2012 год – 6 случаев).</text:span></text:p>
      <text:p text:style-name="Text_20_body">Отдел надзорной деятельности желает Вам здоровья и благополучия. Надеемся, что при соблюдении мер пожарной безопасности наша помощь, Вам не понадобится!</text:p>
      <text:p text:style-name="Text_20_body"><text:span text:style-name="T2">2 Региональный отдел надзорной деятельности ЦАО г. Москвы</text:span></text:p>
      <text:p text:style-name="Text_20_body"><text:span text:style-name="T2">Ул. Тестовская, д.8 тел. 8 (495) 653-83-05</text:span></text:p>
      <text:p text:style-name="Text_20_body"><text:line-break/></text:p>
      <text:p text:style-name="Text_20_body">Адрес страницы: <text:a xlink:type="simple" xlink:href="http://presnya.mos.ru/presscenter/news/detail/863443.html" office:name=""><text:span text:style-name="Definition">http://presnya.mos.ru/presscenter/news/detail/863443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5:08:51Z</meta:creation-date>
    <dc:date>2023-07-20T05:08:51Z</dc:date>
  </office:meta>
</office:document-meta>
</file>