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пресненского-района-александр-михайлов-15-января-встретится-с-жителями"/>Глава управы Пресненского района Александр Михайлов 15 января встретится с жителями<text:bookmark-end text:name="глава-управы-пресненского-района-александр-михайлов-15-января-встретится-с-жителями"/></text:h>
      <text:p text:style-name="First_20_paragraph">25.12.2019</text:p>
      <text:p text:style-name="Text_20_body">Встреча главы управы Пресненского района Александра Михайлова с жителями состоится 15 января.</text:p>
      <text:p text:style-name="Text_20_body">Главной темой обсуждения станет вопрос «Об организации спортивно-досуговой работы по месту жительства с различными категориями населения в зимний период».</text:p>
      <text:p text:style-name="Text_20_body">Встреча пройдет в помещении управы района по адресу: Шмитовский проезд, дом 2, строение 1. Начало в 19:00.</text:p>
      <text:p text:style-name="Text_20_body"><text:line-break/></text:p>
      <text:p text:style-name="Text_20_body">Адрес страницы: <text:a xlink:type="simple" xlink:href="http://presnya.mos.ru/presscenter/news/detail/8590702.html" office:name=""><text:span text:style-name="Definition">http://presnya.mos.ru/presscenter/news/detail/8590702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0:11:41Z</meta:creation-date>
    <dc:date>2023-07-19T20:11:41Z</dc:date>
  </office:meta>
</office:document-meta>
</file>