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исполняющий-обязанности-главы-управы-пресненского-района-сергей-орлов-встретился-с-жителями"/>Исполняющий обязанности главы управы Пресненского района Сергей Орлов встретился с жителями<text:bookmark-end text:name="исполняющий-обязанности-главы-управы-пресненского-района-сергей-орлов-встретился-с-жителями"/></text:h>
      <text:p text:style-name="First_20_paragraph">17.10.2019</text:p>
      <text:p text:style-name="Text_20_body">Исполняющий обязанности главы управы района Сергей Орлов встретился с жителями 16 октября.</text:p>
      <text:p text:style-name="Text_20_body">На встрече присутствовал Директор Государственного бюджетного учреждения «Жилищник Пресненского района» Игорь Костин.</text:p>
      <text:p text:style-name="Text_20_body">Тема беседы стала: «О реализации мероприятий, направленных на ресурсосбережение в многоквартирных домах».</text:p>
      <text:p text:style-name="Text_20_body">— В рамках программы по ремонту подъездов в 2019 году сотрудниками ГБУ «Жилищник Пресненского района» заменены окна и входные двери – в 92 подъездах, в 123 установили 2400 энергосберегающих светильников, что связано с ростом тарифов. Это позволило в 1,5 раза сократить энергопотребление, — рассказал Игорь Костин.</text:p>
      <text:p text:style-name="Text_20_body">В настоящее время в 79 процентах подъездов жилых домов дежурное освещение включается и отключается в автоматическом режиме.</text:p>
      <text:p text:style-name="Text_20_body">После доклада жители Пресненского района смогли задать интересующие их вопросы исполняющему обязанности главы управы.</text:p>
      <text:p text:style-name="Text_20_body">Отметим, что в результате проведенной встречи из 29 озвученных жителями проблем на контроль поставлено десять вопросов, на остальные жители получили исчерпывающие ответы. Еще по трем адресам района ответственным исполнителям поручено до субботы, 19 октября, организовать комиссионные проверки с выездом на места.</text:p>
      <text:p text:style-name="Text_20_body"><text:line-break/></text:p>
      <text:p text:style-name="Text_20_body">Адрес страницы: <text:a xlink:type="simple" xlink:href="http://presnya.mos.ru/presscenter/news/detail/8426026.html" office:name=""><text:span text:style-name="Definition">http://presnya.mos.ru/presscenter/news/detail/8426026.html</text:span></text:a></text:p>
      <text:p text:style-name="Text_20_body"><text:a xlink:type="simple" xlink:href="http://presnya.mos.ru" office:name=""><text:span text:style-name="Definition">Управа Преснен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03T16:07:53Z</meta:creation-date>
    <dc:date>2023-07-03T16:07:53Z</dc:date>
  </office:meta>
</office:document-meta>
</file>