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и-района-посетят-урок-финансовой-грамотности"/>Школьники района посетят урок финансовой грамотности<text:bookmark-end text:name="школьники-района-посетят-урок-финансовой-грамотности"/></text:h>
      <text:p text:style-name="First_20_paragraph">12.07.2019</text:p>
      <text:p text:style-name="Text_20_body">В рамках проекта «Субботы московского школьника» 20 июля состоится занятие «Ревизор и аудитор – история, настоящее и будущее профессий».</text:p>
      <text:p text:style-name="Text_20_body">Урок проведут сотрудники Службы финансового контроля Департамента образования. Секретами своей профессии поделится ревизор отдела ревизий и комплексных проверок Александр Спиглазов.</text:p>
      <text:p text:style-name="Text_20_body">Гость объяснит школьникам, какую роль в системе управления играет контроль над финансами, сообщили на <text:a xlink:type="simple" xlink:href="http://fin.educom.ru/event/20809" office:name=""><text:span text:style-name="Definition">сайте</text:span></text:a> проекта. Кроме того, Александр Спиглазов расскажет о своем опыте работы ревизором.</text:p>
      <text:p text:style-name="Text_20_body">Урок начнется в 11:00. Он пройдет по адресу: улица Пресненский Вал, дом 1. Вход по предварительной <text:a xlink:type="simple" xlink:href="http://fin.educom.ru/event/20809" office:name=""><text:span text:style-name="Definition">регистрации</text:span></text:a>.</text:p>
      <text:p text:style-name="Text_20_body"><text:line-break/></text:p>
      <text:p text:style-name="Text_20_body">Адрес страницы: <text:a xlink:type="simple" xlink:href="http://presnya.mos.ru/presscenter/news/detail/8215917.html" office:name=""><text:span text:style-name="Definition">http://presnya.mos.ru/presscenter/news/detail/8215917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5:13:37Z</meta:creation-date>
    <dc:date>2023-07-20T05:13:37Z</dc:date>
  </office:meta>
</office:document-meta>
</file>