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оповещение-о-проведении-публичных-слушаний"/>Оповещение о проведении публичных слушаний<text:bookmark-end text:name="оповещение-о-проведении-публичных-слушаний"/></text:h>
      <text:p text:style-name="First_20_paragraph">10.04.2019</text:p>
      <text:p text:style-name="Text_20_body">На публичные слушания представляется <text:span text:style-name="T1">проект внесения изменения в правила землепользования и застройки города Москвы в отношении территории по адресу: ул. Антонова-Овсеенко, д. 15, стр. 1, (кад. № 77:01:0004040:23), ЦАО.</text:span></text:p>
      <text:p text:style-name="Text_20_body">Информационные материалы по теме публичных слушаний представлены на экспозиции по адресу: Шмитовский пр., д. 2, стр. 3, 1-й этаж, кабинет № 16 (Центр по работе с населением и организациями). </text:p>
      <text:p text:style-name="Text_20_body"><text:span text:style-name="T1">Экспозиция открыта с 14 мая 2019 года по 22 мая 2019 года.</text:span></text:p>
      <text:p text:style-name="Text_20_body">Часы работы: в рабочие дни с 14-00 до 18-00, суббота, воскресенье - выходной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29 мая 2019 года</text:span><text:line-break/><text:span text:style-name="T1">в 19-00 часов</text:span>, по адресу: Шмитовский пр., д. 2, стр. 3, 1-й этаж, кабинет № 16 (Центр по работе с населением и организациями). </text:p>
      <text:p text:style-name="Text_20_body"><text:span text:style-name="T1">Время начала регистрации участников:</text:span> 18-30.</text:p>
      <text:p text:style-name="Text_20_body">В период проведения публичных слушаний участники публичных слушаний имеют право представить свои предложения и замечания по обсуждаемому проекту посредством:</text:p>
      <text:list text:style-name="L1">
        <text:list-item>
          <text:p text:style-name="P1">записи предложений и замечаний в период работы экспозиции;</text:p>
        </text:list-item>
        <text:list-item>
          <text:p text:style-name="P1">внесения записи в книгу (журнал) регистрации участвующих и собрании участников публичных слушаний;</text:p>
        </text:list-item>
        <text:list-item>
          <text:p text:style-name="P1">подачи в ходе собрания письменных предложений и замечаний;</text:p>
        </text:list-item>
        <text:list-item>
          <text:p text:style-name="P1">направления в течение недели со дня проведения собрания участников публичных слушаний письменных предложений, замечаний в Окружную комиссию.</text:p>
        </text:list-item>
      </text:list>
      <text:p text:style-name="First_20_paragraph">Публичные слушания по внесению изменений в правила землепользования и застройки проводятся в границах территориальной зоны, для которой установлен такой градостроительный регламент (ст.31 «Градостроительного кодекса РФ»<text:line-break/>от 29.12.2004 №190-ФЗ (ред. от 25.12.2018)).</text:p>
      <text:p text:style-name="Text_20_body"><text:span text:style-name="T1">Номера контактных телефонов Окружной комиссии:</text:span> </text:p>
      <text:p text:style-name="Text_20_body">(495) 912-51-25, (499) 256-35-43.</text:p>
      <text:p text:style-name="Text_20_body"><text:span text:style-name="T1">Почтовый адрес Окружной комиссии:</text:span></text:p>
      <text:p text:style-name="Text_20_body">109147, г. Москва, ул. Марксистская, д. 24.</text:p>
      <text:p text:style-name="Text_20_body"><text:span text:style-name="T1">          </text:span><text:span text:style-name="T1">Электронный адрес Окружной комиссии:</text:span> <text:a xlink:type="simple" xlink:href="mailto:nisapovaak1@mos.ru" office:name=""><text:span text:style-name="Definition">nisapovaak1@mos.ru</text:span></text:a></text:p>
      <text:p text:style-name="Text_20_body"><text:span text:style-name="T1">Информационные материалы по проекту размещены на сайтах в Интернете:</text:span> Официальный портал префектуры ЦАО (http://cao.mos.ru) и официальный портал управы Пресненского района (<text:a xlink:type="simple" xlink:href="http://presnya.mos.ru/" office:name=""><text:span text:style-name="Definition">http://presnya.mos.ru/</text:span></text:a>).</text:p>
      <text:p text:style-name="Text_20_body"><text:line-break/></text:p>
      <text:p text:style-name="Text_20_body">Адрес страницы: <text:a xlink:type="simple" xlink:href="http://presnya.mos.ru/presscenter/news/detail/8011330.html" office:name=""><text:span text:style-name="Definition">http://presnya.mos.ru/presscenter/news/detail/8011330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4:56:46Z</meta:creation-date>
    <dc:date>2023-07-20T04:56:46Z</dc:date>
  </office:meta>
</office:document-meta>
</file>