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оповещение-о-проекте-межевания-актуализации-территории-квартала-48-пресненского-района-ограниченного-тверским-бульваром-шведским-тупиком-леонтьевским-переулком-большой-никитской-улицей"/>ОПОВЕЩЕНИЕ о проекте межевания (актуализации) территории квартала № 48 Пресненского района, ограниченного Тверским бульваром, Шведским тупиком, Леонтьевским переулком, Большой Никитской улицей<text:bookmark-end text:name="оповещение-о-проекте-межевания-актуализации-территории-квартала-48-пресненского-района-ограниченного-тверским-бульваром-шведским-тупиком-леонтьевским-переулком-большой-никитской-улицей"/></text:h>
      <text:p text:style-name="First_20_paragraph">30.11.2017</text:p>
      <text:p text:style-name="Text_20_body">На публичные слушания представляется проект межевания (актуализации) территории квартала № 48 Пресненского района, ограниченного Тверским бульваром, Шведским тупиком, Леонтьевским переулком, Большой Никитской улицей.<text:line-break/><text:line-break/>Информационные материалы по теме публичных слушаний представлены на экспозиции по адресу: Шмитовский пр., д. 2, стр. 3, 1-й этаж, кабинет № 16 (Центр по работе с населением и организациями).<text:line-break/><text:line-break/>Экспозиция открыта с 11 января 2018 по 18 января 2018 года.<text:line-break/><text:line-break/>Часы работы: в рабочие дни с 15-00 до 19-00, в субботу с 11-00 до 15-00, воскресенье - выходной. На выставке проводятся консультации по теме публичных слушаний.<text:line-break/><text:line-break/>Собрание участников публичных слушаний состоится 22 января 2018 года в 19-00 часов, по адресу: Шмитовский пр., д. 2, стр. 3, 1-й этаж, кабинет №16 (Центр по работе с населением и организациями).<text:line-break/><text:line-break/>Время начала регистрации участников: 18-30.<text:line-break/><text:line-break/>В период проведения публичных слушаний участники публичных слушаний имеют право представить свои предложения и замечания по обсуждаемому проекту посредством:<text:line-break/><text:line-break/>​ записи предложений и замечаний в период работы экспозиции;<text:line-break/><text:line-break/>​ внесения записи в книгу (журнал) регистрации участвующих и собрании участников публичных слушаний;<text:line-break/><text:line-break/>​ подачи в ходе собрания письменных предложений и замечаний;<text:line-break/><text:line-break/>​ направления в течение недели со дня проведения собрания участников публичных слушаний письменных предложений, замечаний в Окружную комиссию.<text:line-break/><text:line-break/>Номера контактных телефонов Окружной комиссии:<text:line-break/><text:line-break/>(495) 912-51-25, (499) 256-35-43.<text:line-break/><text:line-break/>Почтовый адрес Окружной комиссии:<text:line-break/><text:line-break/>109147, г. Москва, ул. Марксистская, д. 24.<text:line-break/><text:line-break/>Электронный адрес Окружной комиссии: <text:a xlink:type="simple" xlink:href="mailto:nisapovaak1@mos.ru" office:name="Написать письмо"><text:span text:style-name="Definition">nisapovaak1@mos.ru</text:span></text:a><text:line-break/><text:line-break/>Информационные материалы по проекту размещены на сайтах в Интернете: Официальный портал префектуры ЦАО (<text:a xlink:type="simple" xlink:href="http://cao.mos.ru" office:name=""><text:span text:style-name="Definition">http://cao.mos.ru</text:span></text:a>) и официальный портал управы Пресненского района (<text:a xlink:type="simple" xlink:href="http://presnya.mos.ru/" office:name=""><text:span text:style-name="Definition">http://presnya.mos.ru/</text:span></text:a>).<text:line-break/><text:line-break/></text:p>
      <text:p text:style-name="Text_20_body"><text:line-break/></text:p>
      <text:p text:style-name="Text_20_body">Адрес страницы: <text:a xlink:type="simple" xlink:href="http://presnya.mos.ru/presscenter/news/detail/7007926.html" office:name=""><text:span text:style-name="Definition">http://presnya.mos.ru/presscenter/news/detail/7007926.html</text:span></text:a></text:p>
      <text:p text:style-name="Text_20_body"><text:a xlink:type="simple" xlink:href="http://presnya.mos.ru" office:name=""><text:span text:style-name="Definition">Управа Пресненского район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7-20T05:57:21Z</meta:creation-date>
    <dc:date>2023-07-20T05:57:21Z</dc:date>
  </office:meta>
</office:document-meta>
</file>