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будет-проведена-борьба-с-клещами"/>В Москве будет проведена борьба с клещами<text:bookmark-end text:name="в-москве-будет-проведена-борьба-с-клещами"/></text:h>
      <text:p text:style-name="First_20_paragraph">24.05.2016</text:p>
      <text:p text:style-name="Text_20_body">Газета <text:a xlink:type="simple" xlink:href="http://vm.ru/news/2016/05/24/profilakticheskie-meropriyatiya-po-borbe-s-kleshchami-nachalis-v-stolichnih-parkah-321201.html" office:name=""><text:span text:style-name="Definition">«Вечерняя Москва»</text:span></text:a> сообщает, после распоряжения мэра Москвы Сергея Собянина обработать столичные парки от клещей, сотрудники Государственного природоохранного бюджетного учреждения «Мосприрода» начали проводить профилактическую работу по борьбе с клещами в парках и скверах города.<text:line-break/><text:line-break/>Как стало известно, представители «Мосприроды» не используют химические вещества для обработки деревьев и кустарников, так как применение химических препаратов на особо охраняемых зелёных территориях запрещено в рамках существующего законодательства. В связи с этим сотрудники «Мосприроды» косят траву рядом со спортивными и детскими площадками, так же убирают сухие деревья и сучья из лесополосы.<text:line-break/><text:line-break/>Так же работа проводится и в пресненском районе, в парках «Декабрьского Восстания», «Красная Пресня», на «Красногвардейском Бульваре» и прочих лесонасаждениях. </text:p>
      <text:p text:style-name="Text_20_body"><text:line-break/></text:p>
      <text:p text:style-name="Text_20_body">Адрес страницы: <text:a xlink:type="simple" xlink:href="http://presnya.mos.ru/presscenter/news/detail/3005695.html" office:name=""><text:span text:style-name="Definition">http://presnya.mos.ru/presscenter/news/detail/3005695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4:50:58Z</meta:creation-date>
    <dc:date>2023-07-20T04:50:58Z</dc:date>
  </office:meta>
</office:document-meta>
</file>