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скалаторы-нескольких-станций-метро-закроют-на-ремонт-11-мая"/>Эскалаторы нескольких станций метро закроют на ремонт 11 мая<text:bookmark-end text:name="эскалаторы-нескольких-станций-метро-закроют-на-ремонт-11-мая"/></text:h>
      <text:p text:style-name="First_20_paragraph">10.05.2016</text:p>
      <text:p text:style-name="Text_20_body"><text:line-break/></text:p>
      <text:p text:style-name="Text_20_body">11 мая эскалаторы нескольких станций Кольцевой линии закроют на ремонт. Это коснется и Таганско-Краснопресненской линии. Об этом сообщает <text:a xlink:type="simple" xlink:href="http://www.mskagency.ru/materials/2550596#eJyrVkrKrzBUsqpWKi3KUbJS0s9NLEktykzMKdY3MjU1MLU0U9JRys3MU7Iy0FEqSCxKzC0GKq6t1QHpM0Low6PKmChVJoRU1QIAaAE0Nw==" office:name=""><text:span text:style-name="Definition">Агентство городских новостей «Москва»</text:span></text:a> со ссылкой на пресс-службу Московского метрополитена.</text:p>
      <text:p text:style-name="Text_20_body">Эскалаторы станции «Кузнецкий мост» Таганско-Краснопресненской линии закроется на ремонт 11 мая.</text:p>
      <text:p text:style-name="Text_20_body">Ремонтные работы также будут проводиться на эскалаторах станций метро «Новокузнецкая», «Киевская» Кольцевой линии, «Кузнецкий мост» и «Павелецкая» Кольцевой линии.</text:p>
      <text:p text:style-name="Text_20_body">«11 мая 2016 года на ремонт закроются по одному эскалатору на станции метро «Новокузнецкая» Замоскворецкой линии (выход в город), «Киевская» Кольцевой линии (выход в город и переход на Филевскую линию), «Кузнецкий мост» Таганско-Краснопресненской линии (выход в город) и «Павелецкая» Кольцевой линии (выход в город и переход на Замоскворецкую линию)», - рассказали в пресс-службе Московского метрополитена..</text:p>
      <text:p text:style-name="Text_20_body">Он отметил, что ремонт продлится в течение месяца.</text:p>
      <text:p text:style-name="Text_20_body"><text:line-break/></text:p>
      <text:p text:style-name="Text_20_body">Адрес страницы: <text:a xlink:type="simple" xlink:href="http://presnya.mos.ru/presscenter/news/detail/2923920.html" office:name=""><text:span text:style-name="Definition">http://presnya.mos.ru/presscenter/news/detail/2923920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4:51:01Z</meta:creation-date>
    <dc:date>2023-07-20T04:51:01Z</dc:date>
  </office:meta>
</office:document-meta>
</file>