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лан-действий-по-ликвидации-последствий-аварийных-ситуаций"/>План действий по ликвидации последствий аварийных ситуаций<text:bookmark-end text:name="план-действий-по-ликвидации-последствий-аварийных-ситуаций"/></text:h>
      <text:p text:style-name="First_20_paragraph">08.07.2025</text:p>
      <text:p text:style-name="Text_20_body"><text:line-break/></text:p>
      <text:p text:style-name="Text_20_body">Адрес страницы: <text:a xlink:type="simple" xlink:href="http://presnya.mos.ru/presscenter/news/detail/13090952.html" office:name=""><text:span text:style-name="Definition">http://presnya.mos.ru/presscenter/news/detail/13090952.html</text:span></text:a></text:p>
      <text:p text:style-name="Text_20_body"><text:a xlink:type="simple" xlink:href="http://presnya.mos.ru" office:name=""><text:span text:style-name="Definition">Управа Пресне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7-08T14:33:04Z</meta:creation-date>
    <dc:date>2025-07-08T14:33:04Z</dc:date>
  </office:meta>
</office:document-meta>
</file>