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в-i-квартале-2025-года"/>ГРАФИК проведения обучающих семинаров по предоставлению в электронном виде государственных услуг в сфере строительства в I квартале 2025 года<text:bookmark-end text:name="график-проведения-обучающих-семинаров-по-предоставлению-в-электронном-виде-государственных-услуг-в-сфере-строительства-в-i-квартале-2025-года"/></text:h>
      <text:p text:style-name="First_20_paragraph">25.12.2024</text:p>
      <text:p text:style-name="Text_20_body"><text:line-break/></text:p>
      <text:p text:style-name="Text_20_body">Фото: Анна Быкова, «Вечерняя Москва» <text:line-break/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Январь</text:span></text:p>
          </table:table-cell>
          <table:table-cell table:style-name="TableRowCell" office:value-type="string">
            <text:p text:style-name="Table_20_Contents"><text:span text:style-name="T1">Февраль</text:span></text:p>
          </table:table-cell>
          <table:table-cell table:style-name="TableRowCell" office:value-type="string">
            <text:p text:style-name="Table_20_Contents"><text:span text:style-name="T1">Март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ыдача разрешения на перемещение отходов строительства, сноса зданий и сооружений, в том числе грунтов</text:p>
          </table:table-cell>
          <table:table-cell table:style-name="TableRowCell" office:value-type="string">
            <text:p text:style-name="Table_20_Contents">16.01.2025 13:30</text:p>
            <text:p text:style-name="Table_20_Contents">30.01.2025 13:30</text:p>
          </table:table-cell>
          <table:table-cell table:style-name="TableRowCell" office:value-type="string">
            <text:p text:style-name="Table_20_Contents">13.02.2025</text:p>
            <text:p text:style-name="Table_20_Contents">13:30</text:p>
            <text:p text:style-name="Table_20_Contents">27.02.2025</text:p>
            <text:p text:style-name="Table_20_Contents">13:30</text:p>
          </table:table-cell>
          <table:table-cell table:style-name="TableRowCell" office:value-type="string">
            <text:p text:style-name="Table_20_Contents">13.03.2025</text:p>
            <text:p text:style-name="Table_20_Contents">13:30</text:p>
            <text:p text:style-name="Table_20_Contents">27.03.2025</text:p>
            <text:p text:style-name="Table_20_Contents">13:3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vks.udms.mos.ru/c/seminar-ossig" office:name=""><text:span text:style-name="Definition">https://vks.udms.mos.ru/c/seminar-ossig</text:span></text:a></text:p>
          </table:table-cell>
          <table:table-cell table:style-name="TableRowCell" office:value-type="string">
            <text:p text:style-name="Table_20_Contents"><text:span text:style-name="T1">Н.В.Бурцева</text:span></text:p>
            <text:p text:style-name="Table_20_Contents">Тел.: 8 (495) 332-16-31, доб. 72614</text:p>
            <text:p text:style-name="Table_20_Contents">Запись по электронной почте:</text:p>
            <text:p text:style-name="Table_20_Contents"><text:a xlink:type="simple" xlink:href="mailto:BurtsevaNV@str.mos.ru" office:name=""><text:span text:style-name="Definition">BurtsevaNV@str.mos.ru</text:span></text:a>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Подготовка и выдача градостроительных планов земельных участков в городе Москве</text:p>
            <text:p text:style-name="Table_20_Contents">2) Оформление свидетельства об утверждении архитектурно-градостроительного решения объекта капитального строительства в городе Москве</text:p>
            <text:p text:style-name="Table_20_Contents">3) Оформление паспорта колористического решения фасадов зданий, строений, сооружений в городе Москве</text:p>
            <text:p text:style-name="Table_20_Contents">4) Согласование дизайн-проекта размещения вывески</text:p>
            <text:p text:style-name="Table_20_Contents">5) Приемка материалов и результатов инженерных изысканий для размещения в Государственной информационной системе обеспечения градостроительной деятельности города Москвы</text:p>
            <text:p text:style-name="Table_20_Contents">6) Согласование проекта изменения внешнего архитектурного решения нежилых зданий, строений, сооружений и оформление заключения о выполненных работах по изменению внешнего архитектурного решения нежилых зданий, строений, сооружений</text:p>
          </table:table-cell>
          <table:table-cell table:style-name="TableRowCell" office:value-type="string">
            <text:p text:style-name="Table_20_Contents">20.01.2025</text:p>
            <text:p text:style-name="Table_20_Contents">15:00</text:p>
          </table:table-cell>
          <table:table-cell table:style-name="TableRowCell" office:value-type="string">
            <text:p text:style-name="Table_20_Contents">10.02.2025</text:p>
            <text:p text:style-name="Table_20_Contents">15:00</text:p>
          </table:table-cell>
          <table:table-cell table:style-name="TableRowCell" office:value-type="string">
            <text:p text:style-name="Table_20_Contents">10.03.2025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Запись по электронной почте:</text:p>
            <text:p text:style-name="Table_20_Contents">FursovSA1@mos.ru</text:p>
            <text:p text:style-name="Table_20_Contents">В заявке необходимо указать выбранную дату участия в семинаре, Ф.И.О. участника, его контактные данные<text:span text:style-name="T2">с обязательным указанием адреса электронной почты</text:span>,</text:p>
            <text:p text:style-name="Table_20_Contents">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  </text:span><text:line-break/><text:span text:style-name="T2">до 12:00</text:span></text:p>
            <text:p text:style-name="First_20_paragraph"><text:line-break/></text:p>
            <text:p text:style-name="Text_20_body"><text:line-break/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ext_20_body">1) Направление и рассмотрение предложений о внесении изменений в правила землепользования и застройки города Москвы</text:p>
            <text:p text:style-name="Text_20_body">2) Направление и рассмотрение требований об отображении в правилах землепользования и застройки города Москвы границ зон с особыми условиями использования территорий, границ территорий объектов культурного наследия</text:p>
            <text:p text:style-name="Text_20_body">3) Приемка исполнительной документации для ведения Сводного плана подземных коммуникаций и сооружений в городе Москве</text:p>
            <text:p text:style-name="Text_20_body">4) Предоставление информации из Сводного плана подземных коммуникаций и сооружений в городе Москве</text:p>
            <text:p text:style-name="Text_20_body">5) Предоставление технического заключения о соответствии проектной документации Сводному плану подземных коммуникаций и сооружений в городе Москве</text:p>
            <text:p text:style-name="Text_20_body">6) Запись на проведение контрольно-геодезической съемки</text:p>
          </table:table-cell>
          <table:table-cell table:style-name="TableRowCell" office:value-type="string">
            <text:p text:style-name="Table_20_Contents">27.01.2025</text:p>
            <text:p text:style-name="Table_20_Contents">15:00</text:p>
          </table:table-cell>
          <table:table-cell table:style-name="TableRowCell" office:value-type="string">
            <text:p text:style-name="Table_20_Contents">24.02.2025</text:p>
            <text:p text:style-name="Table_20_Contents">15:00</text:p>
          </table:table-cell>
          <table:table-cell table:style-name="TableRowCell" office:value-type="string">
            <text:p text:style-name="Table_20_Contents">24.03.2025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Запись по электронной почте:</text:p>
            <text:p text:style-name="Table_20_Contents">FursovSA1@mos.ru</text:p>
            <text:p text:style-name="Table_20_Contents">В заявке необходимо указать выбранную дату участия в семинаре, Ф.И.О. участника, его контактные данные 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 </text:span><text:line-break/><text:span text:style-name="T2">до 12:00</text:span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1) Выдача разрешения на строительство</text:p>
            <text:p text:style-name="Table_20_Contents">2) Выдача разрешения на ввод объекта в эксплуатацию</text:p>
          </table:table-cell>
          <table:table-cell table:style-name="TableRowCell" office:value-type="string">
            <text:p text:style-name="Table_20_Contents">14.01.2025</text:p>
            <text:p text:style-name="Table_20_Contents">11:00</text:p>
            <text:p text:style-name="Table_20_Contents">28.01.2025</text:p>
            <text:p text:style-name="Table_20_Contents">11:00</text:p>
          </table:table-cell>
          <table:table-cell table:style-name="TableRowCell" office:value-type="string">
            <text:p text:style-name="Table_20_Contents">11.02.2025</text:p>
            <text:p text:style-name="Table_20_Contents">11:00</text:p>
            <text:p text:style-name="Table_20_Contents">25.02.2025</text:p>
            <text:p text:style-name="Table_20_Contents">11:00</text:p>
          </table:table-cell>
          <table:table-cell table:style-name="TableRowCell" office:value-type="string">
            <text:p text:style-name="Table_20_Contents">11.03.2025</text:p>
            <text:p text:style-name="Table_20_Contents">11:00</text:p>
            <text:p text:style-name="Table_20_Contents">25.03.2025</text:p>
            <text:p text:style-name="Table_20_Contents">11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Н.В.Присяжной </text:span>Тел.: 8 (915) 113-67-46</text:p>
            <text:p text:style-name="Table_20_Contents">ГБУ «ЦЭИИС»</text:p>
            <text:p text:style-name="Table_20_Contents">Запись по электронной почте<text:span text:style-name="T1">:</text:span>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1) Прием уведомления о планируемом сносе объекта капитального строительства</text:p>
            <text:p text:style-name="Table_20_Contents">2) Прием уведомления о завершении сноса объекта капитального строительства</text:p>
          </table:table-cell>
          <table:table-cell table:style-name="TableRowCell" office:value-type="string">
            <text:p text:style-name="Table_20_Contents">24.01.2025</text:p>
            <text:p text:style-name="Table_20_Contents">11.00</text:p>
          </table:table-cell>
          <table:table-cell table:style-name="TableRowCell" office:value-type="string">
            <text:p text:style-name="Table_20_Contents">21.02.2025</text:p>
            <text:p text:style-name="Table_20_Contents">11.00</text:p>
          </table:table-cell>
          <table:table-cell table:style-name="TableRowCell" office:value-type="string">
            <text:p text:style-name="Table_20_Contents">28.03.2025</text:p>
            <text:p text:style-name="Table_20_Contents">11.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Н.В.Присяжной </text:span>Тел.: 8 (915) 113-67-46</text:p>
            <text:p text:style-name="Table_20_Contents">ГБУ «ЦЭИИС»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Государственная экспертиза проектной документации и (или) результатов инженерных изысканий</text:p>
          </table:table-cell>
          <table:table-cell table:style-name="TableRowCell" office:value-type="string">
            <text:p text:style-name="Table_20_Contents">30.01.2025</text:p>
            <text:p text:style-name="Table_20_Contents">11:00</text:p>
          </table:table-cell>
          <table:table-cell table:style-name="TableRowCell" office:value-type="string">
            <text:p text:style-name="Table_20_Contents">20.02.2025</text:p>
            <text:p text:style-name="Table_20_Contents">11:00</text:p>
          </table:table-cell>
          <table:table-cell table:style-name="TableRowCell" office:value-type="string">
            <text:p text:style-name="Table_20_Contents">20.03.2025</text:p>
            <text:p text:style-name="Table_20_Contents">11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А.В.Аносов</text:span></text:p>
            <text:p text:style-name="Table_20_Contents">Тел.: 8 (495) 620-20-00,</text:p>
            <text:p text:style-name="Table_20_Contents">доб. 55901</text:p>
            <text:p text:style-name="Table_20_Contents">Запись по электронной почте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ext_20_body">Оформление ордеров (разрешений) на проведение земляных работ, установку временных ограждений и размещение временных объектов в городе Москве</text:p>
          </table:table-cell>
          <table:table-cell table:style-name="TableRowCell" office:value-type="string">
            <text:p text:style-name="Text_20_body">16.01.2025 15:00</text:p>
            <text:p text:style-name="Text_20_body">30.01.2025 15:00</text:p>
          </table:table-cell>
          <table:table-cell table:style-name="TableRowCell" office:value-type="string">
            <text:p text:style-name="Text_20_body">13.02.2025 15:00</text:p>
            <text:p text:style-name="Text_20_body">27.02.2025 15:00</text:p>
          </table:table-cell>
          <table:table-cell table:style-name="TableRowCell" office:value-type="string">
            <text:p text:style-name="Text_20_body">13.03.2025 15:00</text:p>
            <text:p text:style-name="Text_20_body">27.03.2025 15:00</text:p>
          </table:table-cell>
          <table:table-cell table:style-name="TableRowCell" office:value-type="string">
            <text:p text:style-name="Text_20_body">Онлайн-семинар https://peregovorka.mos .ru/conf/q4okarfjusid</text:p>
          </table:table-cell>
          <table:table-cell table:style-name="TableRowCell" office:value-type="string">
            <text:p text:style-name="Text_20_body">С.Д.Лобанов</text:p>
            <text:p text:style-name="Text_20_body">Тел.: 8 (495) 690-77-00, доб. 95706</text:p>
            <text:p text:style-name="Text_20_body">Р .С.Амян</text:p>
            <text:p text:style-name="Text_20_body">Тел.: 8 (495) 690-77-00, доб. 95470</text:p>
          </table:table-cell>
        </table:table-row>
      </table:table>
      <text:p text:style-name="Text_20_body"><text:line-break/></text:p>
      <text:p text:style-name="Text_20_body">Адрес страницы: <text:a xlink:type="simple" xlink:href="http://presnya.mos.ru/presscenter/news/detail/12740793.html" office:name=""><text:span text:style-name="Definition">http://presnya.mos.ru/presscenter/news/detail/12740793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1T07:17:24Z</meta:creation-date>
    <dc:date>2025-01-31T07:17:24Z</dc:date>
  </office:meta>
</office:document-meta>
</file>