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конференции-медицинских-сестер-выступила-главная-медсестра-больницы-9"/>На Конференции медицинских сестер выступила главная медсестра больницы №9<text:bookmark-end text:name="на-конференции-медицинских-сестер-выступила-главная-медсестра-больницы-9"/></text:h>
      <text:p text:style-name="First_20_paragraph">11.10.2024</text:p>
      <text:p text:style-name="Text_20_body">11.10.2024</text:p>
      <text:p text:style-name="Text_20_body">Главная медицинская сестра детской больницы имени Сперанского выступила на Конференции Медицинских сестер в детском здравоохранении. Фото: Telegram-канал детской больницы №9 имени Георгия Сперанского.</text:p>
      <text:p text:style-name="Text_20_body">В Москве 8–9 октября в рамках Юбилейного Московского Городского Съезда педиатров с межрегиональным и международным участием «Трудный диагноз в педиатрии» прошла Конференция медицинских сестер в детском здравоохранении, где приняли участие работники детской больницы №9 имени Георгия Сперанского.</text:p>
      <text:p text:style-name="Text_20_body">С докладами на конференции также выступили ведущие медсестры девятой больницы. Операционная медицинская сестра отделения анестезиологии-реанимации Екатерина Потапова рассказала о хирургических вмешательствах при патологиях новорожденных и недоношенных.</text:p>
      <text:p text:style-name="Text_20_body">Медицинская сестра-анестезист отделения анестезиологии-реанимации Альвина Акопян представила доклад о современных аспектах работы медицинской сестры-анестезиста в предоперационном и послеоперационном периодах.</text:p>
      <text:p text:style-name="Text_20_body">В больнице Сперанского трудятся почти 600 медсестер, которые, подобно врачам, стремятся к постоянному профессиональному развитию. Участие в конференциях и непрерывное стремление к совершенствованию делают их профессионалами своего дела, поделились информацией в <text:a xlink:type="simple" xlink:href="https://t.me/speranskogo" office:name=""><text:span text:style-name="Definition">Telegram-канале</text:span></text:a> детской больницы №9.</text:p>
      <text:p text:style-name="Text_20_body"><text:line-break/></text:p>
      <text:p text:style-name="Text_20_body">Адрес страницы: <text:a xlink:type="simple" xlink:href="http://presnya.mos.ru/presscenter/news/detail/12608736.html" office:name=""><text:span text:style-name="Definition">http://presnya.mos.ru/presscenter/news/detail/12608736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1T11:08:54Z</meta:creation-date>
    <dc:date>2024-10-11T11:08:54Z</dc:date>
  </office:meta>
</office:document-meta>
</file>