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лучшее-оформление-объектов-торговли-пройдет-в-столице"/>Конкурс на лучшее оформление объектов торговли пройдет в столице<text:bookmark-end text:name="конкурс-на-лучшее-оформление-объектов-торговли-пройдет-в-столице"/></text:h>
      <text:p text:style-name="First_20_paragraph">28.12.2021</text:p>
      <text:p text:style-name="Text_20_body">В Москве объявили конкурс на лучшее оформление магазинов и ресторанов «Самые новогодние».</text:p>
      <text:p text:style-name="Text_20_body">Для участия предпринимателям следует подать заявку до 13 января на официальном сайте мэра Москвы.</text:p>
      <text:p text:style-name="Text_20_body">В конкурсе представили пять номинаций: лучшее оформление несетевого магазина, сетевого магазина, торгового центра, предприятия общественного питания и сферы бытовых услуг, а после выбираются три призера. Победители получат денежные призы.</text:p>
      <text:p text:style-name="Text_20_body">Выбрать победителей помогут жители столицы на портале «Активный гражданин». Итоги объявят 5 февраля.</text:p>
      <text:p text:style-name="Text_20_body">Кроме того, гражданам, принявшим участие в голосовании начислят баллы, которые можно потратить в магазине поощрений проекта.</text:p>
      <text:p text:style-name="Text_20_body"><text:line-break/></text:p>
      <text:p text:style-name="Text_20_body">Адрес страницы: <text:a xlink:type="simple" xlink:href="http://presnya.mos.ru/presscenter/news/detail/10508675.html" office:name=""><text:span text:style-name="Definition">http://presnya.mos.ru/presscenter/news/detail/10508675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06:11Z</meta:creation-date>
    <dc:date>2023-07-19T21:06:11Z</dc:date>
  </office:meta>
</office:document-meta>
</file>