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еститель-главного-врача-по-инфекции-больницы-имени-сперанского-рассказал-о-защите-здоровья-ребенка"/>Заместитель главного врача по инфекции больницы имени Сперанского рассказал о защите здоровья ребенка<text:bookmark-end text:name="заместитель-главного-врача-по-инфекции-больницы-имени-сперанского-рассказал-о-защите-здоровья-ребенка"/></text:h>
      <text:p text:style-name="First_20_paragraph">16.09.2021</text:p>
      <text:p text:style-name="Text_20_body"><text:line-break/></text:p>
      <text:p text:style-name="Text_20_body">Александр Тебеньков, заместитель главного врача по инфекции детской городской клинической больницы №9 имени Георгия Сперанского, 13 сентября рассказал о том, как защитить иммунитет ребенка в холодное время года.</text:p>
      <text:p text:style-name="Text_20_body"><text:line-break/></text:p>
      <text:p text:style-name="Text_20_body">Сотрудник медицинского учреждения отметил, что очень важно сделать прививку от гриппа.</text:p>
      <text:p text:style-name="Text_20_body"><text:line-break/></text:p>
      <text:p text:style-name="Text_20_body">По информации с <text:a xlink:type="simple" xlink:href="https://dgkb-9.ru/about/news/2021-09-13" office:name=""><text:span text:style-name="Definition">сайта</text:span></text:a> больницы, сбалансированное питание ребенка помогает сохранять и поддерживать иммунитет. Необходимы антиоксиданты, витамины групп С, А, сезонные овощи и фрукты.</text:p>
      <text:p text:style-name="Text_20_body"><text:line-break/></text:p>
      <text:p text:style-name="Text_20_body">Самое действенное для снижения негативных последствий школьных нагрузок — это соблюдение режима, отметил Александр Тебеньков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presnya.mos.ru/presscenter/news/detail/10259393.html" office:name=""><text:span text:style-name="Definition">http://presnya.mos.ru/presscenter/news/detail/10259393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5:16:50Z</meta:creation-date>
    <dc:date>2023-07-20T05:16:50Z</dc:date>
  </office:meta>
</office:document-meta>
</file>