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ка-поделилась-мнением-о-вакцинации-в-больнице-имени-сперанского"/>Москвичка поделилась мнением о вакцинации в больнице имени Сперанского<text:bookmark-end text:name="москвичка-поделилась-мнением-о-вакцинации-в-больнице-имени-сперанского"/></text:h>
      <text:p text:style-name="First_20_paragraph">03.09.2021</text:p>
      <text:p text:style-name="Text_20_body"><text:line-break/></text:p>
      <text:p text:style-name="Text_20_body">Жительница столицы 2 сентября рассказала о процедуре вакцинации от коронавирусной инфекции в детской городской клинической больнице имени Георгия Сперанского.</text:p>
      <text:p text:style-name="Text_20_body"><text:line-break/></text:p>
      <text:p text:style-name="Text_20_body">По словам горожанки, она смогла совместить сразу два важных дела. Она показала ребенка врачу и привилась сама, сообщили на <text:a xlink:type="simple" xlink:href="https://dgkb-9.ru/about/news/2021-09-02" office:name=""><text:span text:style-name="Definition">сайте</text:span></text:a> медицинского учреждения.</text:p>
      <text:p text:style-name="Text_20_body"><text:line-break/></text:p>
      <text:p text:style-name="Text_20_body">Москвичка отметила, что это единственный надежный способ защититься от заражения или тяжелого случая болезни.</text:p>
      <text:p text:style-name="Text_20_body"><text:line-break/></text:p>
      <text:p text:style-name="Text_20_body">Напомним, что в больнице недавно открыли кабинет вакцинопрофилактики взрослого населения.</text:p>
      <text:p text:style-name="Text_20_body"><text:line-break/></text:p>
      <text:p text:style-name="Text_20_body">Прививаются от коронавирусной инфекции студенты и ординаторы. Еще стартовала плановая вакцинация от гриппа сотрудников клиник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presnya.mos.ru/presscenter/news/detail/10228234.html" office:name=""><text:span text:style-name="Definition">http://presnya.mos.ru/presscenter/news/detail/10228234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6:42:43Z</meta:creation-date>
    <dc:date>2023-05-30T16:42:43Z</dc:date>
  </office:meta>
</office:document-meta>
</file>