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900-тысяч-горожан-используют-мобильную-версию-электронной-медицинской-карты"/>Около 900 тысяч горожан используют мобильную версию электронной медицинской карты<text:bookmark-end text:name="около-900-тысяч-горожан-используют-мобильную-версию-электронной-медицинской-карты"/></text:h>
      <text:p text:style-name="First_20_paragraph">19.08.2021</text:p>
      <text:p text:style-name="Text_20_body"><text:line-break/></text:p>
      <text:p text:style-name="Text_20_body">Каждый месяц в мобильной медкарте фиксируется около 300 тысяч обращений.</text:p>
      <text:p text:style-name="Text_20_body"><text:line-break/></text:p>
      <text:p text:style-name="Text_20_body">Жители Москвы воспользовались электронной медицинской картой более 22 миллионов раз за последние полгода. Это в полтора раза больше, чем за весь 2020 год.</text:p>
      <text:p text:style-name="Text_20_body"><text:line-break/></text:p>
      <text:p text:style-name="Text_20_body">Здесь для пациентов доступны протоколы осмотров врачей, выписные эпикризы из стационаров, результаты анализов, а также компьютерная томография и другое.</text:p>
      <text:p text:style-name="Text_20_body"><text:line-break/></text:p>
      <text:p text:style-name="Text_20_body">Еще пользователи могут вести «Дневник здоровья», внося в раздел данные о личном и семейном анамнезе и некоторые медицинские документы.</text:p>
      <text:p text:style-name="Text_20_body"><text:line-break/></text:p>
      <text:p text:style-name="Text_20_body">Добавим, что все материалы из электронной медкарты удобно скачивать и отправлять по электронной почте или через мессенджер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presnya.mos.ru/presscenter/news/detail/10190257.html" office:name=""><text:span text:style-name="Definition">http://presnya.mos.ru/presscenter/news/detail/10190257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16:59Z</meta:creation-date>
    <dc:date>2023-07-20T05:16:59Z</dc:date>
  </office:meta>
</office:document-meta>
</file>