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комплексе-противопожарных-мероприятий-для-предприятий-общественного-питания"/>О Комплексе противопожарных мероприятий для предприятий общественного питания<text:bookmark-end text:name="о-комплексе-противопожарных-мероприятий-для-предприятий-общественного-питания"/></text:h>
      <text:p text:style-name="First_20_paragraph">26.02.2019</text:p>
      <text:p text:style-name="Text_20_body">В целях защиты жизни и здоровья людей управа Пресненского района напоминает о комплексе специальных противопожарных мероприятий, исполнение которых может снизить вероятность возникновения пожаров, а именно:</text:p>
      <text:p text:style-name="Text_20_body">- организация проведения работ по очистке вентиляционных фильтров и воздуховодов от горючих отходов, по мере появления сажежырозольных отложений, в зависимости от интенсивности использования кухонного оборудования с применением открытого огня, но не реже 1 раза в год, как этого требует п. 50 Правил противопожарного режима в РФ, утвержденных постановлением Правительства РФ от 25.04.2012 № 390 пожаровзрывобезопасными способами;</text:p>
      <text:p text:style-name="Text_20_body">- определение порядка отключения электроприборов после окончания рабочего дня и поручение соответствующим должностным лицам осуществлять контроль отключения электроприборов под роспись в журнале;</text:p>
      <text:p text:style-name="Text_20_body">- обеспечение исправности и работоспособности автоматических систем противопожарной защиты;</text:p>
      <text:p text:style-name="Text_20_body">- проведение противопожарных инструктажей с работниками организации;</text:p>
      <text:p text:style-name="Text_20_body">- проверка наличия, исправности и готовности к действию первичных средств пожаротушения (огнетушителей, пожарных кранов системы внутреннего противопожарного водопровода);</text:p>
      <text:p text:style-name="Text_20_body">- обучение персонала правилам применения первичных средств пожаротушения;</text:p>
      <text:p text:style-name="Text_20_body">- проведение занятий и практических тренировок лиц, осуществляющих свою деятельность на объекте по отработке действий в случае возникновения пожара и эвакуации людей.</text:p>
      <text:p text:style-name="Text_20_body">В целях исключения вероятности возникновения пожара в вытяжную систему может быть установлен гидрофильтр, предназначенный для предотвращения пожаров в системах вытяжных воздуховодов и дымоходов предприятий общественного питания, возникающих от попадания в воздуховод искр при работе оборудования для приготовления пищи, использующего твердое топливо (угольные и дровяные мангалы, тандыры, барбекю и т.п.), а также для охлаждения воздуха и его очистки.</text:p>
      <text:p text:style-name="Text_20_body"><text:line-break/></text:p>
      <text:p text:style-name="Text_20_body">Адрес страницы: <text:a xlink:type="simple" xlink:href="http://presnya.mos.ru/important-in-the-area/detail/7914027.html" office:name=""><text:span text:style-name="Definition">http://presnya.mos.ru/important-in-the-area/detail/7914027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3T07:20:06Z</meta:creation-date>
    <dc:date>2023-07-03T07:20:06Z</dc:date>
  </office:meta>
</office:document-meta>
</file>