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межевания-территории-квартала-пресненского-района-ограниченного-шмитовским-проездом-границей-железной-дороги-шелепихинской-набережной-мукомольным-проездом"/>ОПОВЕЩЕНИЕ о начале общественных обсуждений по проекту межевания территории квартала Пресненского района, ограниченного Шмитовским проездом, границей железной дороги, Шелепихинской набережной, Мукомольным проездом<text:bookmark-end text:name="оповещение-о-начале-общественных-обсуждений-по-проекту-межевания-территории-квартала-пресненского-района-ограниченного-шмитовским-проездом-границей-железной-дороги-шелепихинской-набережной-мукомольным-проездом"/></text:h>
      <text:p text:style-name="First_20_paragraph">30.04.2021</text:p>
      <text:p text:style-name="Text_20_body"><text:line-break/></text:p>
      <text:p text:style-name="Text_20_body">Адрес страницы: <text:a xlink:type="simple" xlink:href="http://presnya.mos.ru/electronic-public-discussion/detail/9920698.html" office:name=""><text:span text:style-name="Definition">http://presnya.mos.ru/electronic-public-discussion/detail/9920698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4:57:15Z</meta:creation-date>
    <dc:date>2023-07-20T04:57:15Z</dc:date>
  </office:meta>
</office:document-meta>
</file>