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пресненский-шмитовский-проезд-вл.-34-стр.-2-8-10-11-13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ЦАО, Пресненский, Шмитовский проезд, вл. 34, стр. 2-8, 10, 11, 13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цао-пресненский-шмитовский-проезд-вл.-34-стр.-2-8-10-11-13"/></text:h>
      <text:p text:style-name="First_20_paragraph">02.04.2021</text:p>
      <text:p text:style-name="Text_20_body"><text:line-break/></text:p>
      <text:p text:style-name="Text_20_body">Адрес страницы: <text:a xlink:type="simple" xlink:href="http://presnya.mos.ru/electronic-public-discussion/detail/9837376.html" office:name=""><text:span text:style-name="Definition">http://presnya.mos.ru/electronic-public-discussion/detail/9837376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0T04:57:17Z</meta:creation-date>
    <dc:date>2023-07-20T04:57:17Z</dc:date>
  </office:meta>
</office:document-meta>
</file>