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корректировке-территории-части-квартала-224-пресненского-района-ограниченного-большим-патриаршим-переулком-малой-бронной-улицей-спиридоньевским-переулком-улицей-спиридоновка"/>ОПОВЕЩЕНИЕ О НАЧАЛЕ ОБЩЕСТВЕННЫХ ОБСУЖДЕНИЙ ПО ПРОЕКТУ МЕЖЕВАНИЯ (КОРРЕКТИРОВКЕ) ТЕРРИТОРИИ ЧАСТИ КВАРТАЛА № 224 ПРЕСНЕНСКОГО РАЙОНА, ОГРАНИЧЕННОГО БОЛЬШИМ ПАТРИАРШИМ ПЕРЕУЛКОМ, МАЛОЙ БРОННОЙ УЛИЦЕЙ, СПИРИДОНЬЕВСКИМ ПЕРЕУЛКОМ, УЛИЦЕЙ СПИРИДОНОВКА<text:bookmark-end text:name="оповещение-о-начале-общественных-обсуждений-по-проекту-межевания-корректировке-территории-части-квартала-224-пресненского-района-ограниченного-большим-патриаршим-переулком-малой-бронной-улицей-спиридоньевским-переулком-улицей-спиридоновка"/></text:h>
      <text:p text:style-name="First_20_paragraph">30.09.2021</text:p>
      <text:p text:style-name="Text_20_body"><text:line-break/></text:p>
      <text:p text:style-name="Text_20_body">Адрес страницы: <text:a xlink:type="simple" xlink:href="http://presnya.mos.ru/electronic-public-discussion/detail/10287906.html" office:name=""><text:span text:style-name="Definition">http://presnya.mos.ru/electronic-public-discussion/detail/10287906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7:09Z</meta:creation-date>
    <dc:date>2023-07-20T04:57:09Z</dc:date>
  </office:meta>
</office:document-meta>
</file>