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зор-практики-правоприменения-в-сфере-конфликта-интересов"/>Обзор практики правоприменения в сфере конфликта интересов<text:bookmark-end text:name="обзор-практики-правоприменения-в-сфере-конфликта-интересов"/></text:h>
      <text:p text:style-name="First_20_paragraph">22.07.2020</text:p>
      <text:p text:style-name="Text_20_body"><text:a xlink:type="simple" xlink:href="https://mintrud.gov.ru/ministry/programms/anticorruption/9/13" office:name=""><text:span text:style-name="Definition">Обзор практики правоприменения в сфере конфликта интересов</text:span></text:a></text:p>
      <text:p text:style-name="Text_20_body"><text:line-break/></text:p>
      <text:p text:style-name="Text_20_body">Адрес страницы: <text:a xlink:type="simple" xlink:href="http://presnya.mos.ru/anti-corruption/methodical-materials/detail/9044761.html" office:name=""><text:span text:style-name="Definition">http://presnya.mos.ru/anti-corruption/methodical-materials/detail/9044761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4:59:18Z</meta:creation-date>
    <dc:date>2023-07-20T04:59:18Z</dc:date>
  </office:meta>
</office:document-meta>
</file>